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office:font-face-decl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Normal" style:master-page-name="MP0" style:family="paragraph">
      <style:paragraph-properties fo:break-before="page"/>
    </style:style>
    <style:style style:name="T2" style:parent-style-name="DefaultParagraphFont" style:family="text">
      <style:text-properties fo:font-weight="bold" style:font-weight-asian="bold" style:font-weight-complex="bold"/>
    </style:style>
    <style:style style:name="P3" style:parent-style-name="Normal" style:list-style-name="LFO2" style:family="paragraph"/>
    <style:style style:name="P4" style:parent-style-name="Normal" style:list-style-name="LFO2" style:family="paragraph"/>
    <style:style style:name="P5" style:parent-style-name="Normal" style:list-style-name="LFO2" style:family="paragraph"/>
    <style:style style:name="P6" style:parent-style-name="Normal" style:list-style-name="LFO2" style:family="paragraph"/>
    <style:style style:name="P7" style:parent-style-name="Normal" style:list-style-name="LFO2" style:family="paragraph"/>
    <style:style style:name="P8" style:parent-style-name="Normal" style:list-style-name="LFO2" style:family="paragraph"/>
    <style:style style:name="P9" style:parent-style-name="Normal" style:list-style-name="LFO2" style:family="paragraph"/>
    <style:style style:name="P10" style:parent-style-name="Normal" style:list-style-name="LFO2" style:family="paragraph"/>
    <style:style style:name="P11" style:parent-style-name="Normal" style:list-style-name="LFO2" style:family="paragraph"/>
    <style:style style:name="P12" style:parent-style-name="Normal" style:list-style-name="LFO2" style:family="paragraph"/>
  </office:automatic-styles>
  <office:body>
    <office:text text:use-soft-page-breaks="true">
      <text:p text:style-name="P1"><text:span text:style-name="T2">Subject:</text:span><text:s/>Newcastleton CC CCTV Report for the 11th of August through to the 7th of September 2026.<text:s/></text:p>
      <text:p text:style-name="Normal"/>
      <text:p text:style-name="Normal">Hi all, please find below the CCTV Report covering the period from the 11th of August to the 7rh of September 2026.</text:p>
      <text:p text:style-name="Normal"/>
      <text:list text:style-name="LFO2" text:continue-numbering="true">
        <text:list-item>
          <text:p text:style-name="P3">There were a total of 21 Complaints from local residents regarding speeding Commercial vehicles over the last month. Nine reports were sent in to the relevant companies after checking the CCTV System. The majority have replied all with a positive response. Last week was a particularly busy period with 9 out of the 21 complaints being reported. Disappointing as the trend had been going downward.</text:p>
        </text:list-item>
        <text:list-item>
          <text:p text:style-name="P4">On Tuesday the 11th of August there was a report of two mattresses having been dumped by the side of the carriageway on the B6399 Newcastleton to Hawick road. The CCTV was checked and a van with two mattresses precariously mounted on the roof was seen going through the village. The owner of the vehicle was located and made aware of the whereabouts of the mattresses. They were subsequently picked up by them and  deposited at the SBC waste disposal site in Hawick.</text:p>
        </text:list-item>
        <text:list-item>
          <text:p text:style-name="P5">On the night of the 16th of August a Quad was stolen from a property near to Chester's. At the request of Police Scotland the CCTV was checked for any suspicious vehicles but with a negative result. The Quad was later recovered at a location close to the scene of the incident.</text:p>
        </text:list-item>
        <text:list-item>
          <text:p text:style-name="P6">On Saturday the 29th of August at around 16-00hrs a local resident reported a suspicious incident near their property in the Dykecrofts area. A number of males were seen close to the property in a vehicle. The CCTV was checked and details of a vehicle were obtained.</text:p>
        </text:list-item>
        <text:list-item>
          <text:p text:style-name="P7">There has been two complaints over the last month regarding an E-scooter travelling on the roads within the village. The CCTV has been checked and details of both incidents obtained. The footage has been forwarded to PC Patterson for his attention.</text:p>
        </text:list-item>
        <text:list-item>
          <text:p text:style-name="P8">On  Sunday the 6th of September  just after 04-00hrs a local resident reported chasing off several males who were attempting to steal a trailer from the rear of a property in South Hermitage Street. The CCTV was checked and a Blue Toyota Landcruiser was seen to enter the village just after 04-00hrs travelling from the Hawick direction. After being disturbed the vehicle made off over the Holm Brig towards Roadhead. Subsequently two properties to the East of the village were<text:s/><text:soft-page-break/>found to have been tried with property stolen from one of them. It was also later reported that a horse box was stolen from the Roadhead area sometime in the early hours of Sunday morning, all related I’m sure. Footage of the vehicle along with its registration number has been sent to Police Scotland officers and also to officers of the cross border rural crime team.</text:p>
        </text:list-item>
        <text:list-item>
          <text:p text:style-name="P9"/>
        </text:list-item>
        <text:list-item>
          <text:p text:style-name="P10">It's very disappointing to have to report that the Travelling Criminal team's have returned to our locality after a relative lull in their activities. Thankfully due to the diligence of a local resident they were able to thwart the attempt to steal a trailer from the village, unfortunately this wasn't the case at the other locations. The last incident does however reiterate the absolute necessity for everyone in our community to remain alert and if they see anything suspicious to report it to the police.</text:p>
        </text:list-item>
        <text:list-item>
          <text:p text:style-name="P11"/>
        </text:list-item>
        <text:list-item>
          <text:p text:style-name="P12">One last footnote. There is a planned Maintenance day for the CCTV system on Thursday the 17th of September. The company who originally installed the system will be carrying out the maintenance and fixing some hopefully minor technical issues.</text:p>
        </text:list-item>
      </text:list>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Fiona Nugent</meta:initial-creator>
    <dc:creator>Fiona Nugent</dc:creator>
    <meta:creation-date>2026-09-08T14:09:00Z</meta:creation-date>
    <dc:date>2026-09-08T14:09:00Z</dc:date>
    <meta:template xlink:href="Normal" xlink:type="simple"/>
    <meta:editing-cycles>1</meta:editing-cycles>
    <meta:editing-duration>PT0S</meta:editing-duration>
    <meta:document-statistic meta:page-count="2" meta:paragraph-count="6" meta:word-count="519" meta:character-count="3475" meta:row-count="24" meta:non-whitespace-character-count="2962"/>
  </office:meta>
</office:document-meta>
</file>